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0df90f" fo:background-color="transparent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paragraph-rsid="000df90f"/>
    </style:style>
    <style:style style:name="P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df90f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0df90f" fo:background-color="#ffff00" style:font-size-asian="14pt" style:language-asian="en" style:country-asian="US" style:font-name-complex="Times New Roman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76db2" fo:background-color="transparent" loext:char-shading-value="0" style:font-size-asian="14pt" style:language-asian="en" style:country-asian="US" style:font-name-complex="Times New Roman" style:font-size-complex="14pt"/>
    </style:style>
    <style:style style:name="T3" style:family="text">
      <style:text-properties officeooo:rsid="0015e28b" fo:background-color="transparent" loext:char-shading-value="0" style:font-size-asian="14pt" style:language-asian="en" style:country-asian="US" style:font-name-complex="Times New Roman" style:font-size-complex="14pt"/>
    </style:style>
    <style:style style:name="T4" style:family="text">
      <style:text-properties officeooo:rsid="00176db2" fo:background-color="transparent" loext:char-shading-value="0"/>
    </style:style>
    <style:style style:name="T5" style:family="text">
      <style:text-properties officeooo:rsid="000caddb" fo:background-color="transparent" loext:char-shading-value="0"/>
    </style:style>
    <style:style style:name="T6" style:family="text">
      <style:text-properties officeooo:rsid="0015e28b" fo:background-color="transparent" loext:char-shading-value="0"/>
    </style:style>
    <style:style style:name="T7" style:family="text">
      <style:text-properties officeooo:rsid="0015e28b"/>
    </style:style>
    <style:style style:name="T8" style:family="text">
      <style:text-properties fo:color="#000000" loext:opacity="100%" fo:background-color="transparent" loext:char-shading-value="0"/>
    </style:style>
    <style:style style:name="T9" style:family="text">
      <style:text-properties fo:color="#000000" loext:opacity="100%" officeooo:rsid="0015e28b" fo:background-color="transparent" loext:char-shading-value="0"/>
    </style:style>
    <style:style style:name="T10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29</text:span><text:span text:style-name="T3">.0</text:span><text:span text:style-name="T2">8</text:span><text:span text:style-name="T3">.2025</text:span></text:p>
      <text:p text:style-name="P4"><text:span text:style-name="T4">12</text:span><text:span text:style-name="T5">. О проведении экспертно-аналитического мероприятия</text:span></text:p>
      <text:p text:style-name="P3">Основание: Распоряжение контрольно-счетной палаты муниципального образования Курганинский район 22.08.2025 года № 56-РО.</text:p>
      <text:p text:style-name="P3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<text:span text:style-name="T7">ов</text:span> <text:span text:style-name="T8">постановлени</text:span><text:span text:style-name="T9">й</text:span><text:span text:style-name="T8"> администрации муниципального образования Курганинский район </text:span><text:span text:style-name="T10">«О внесении изменений в постановление администрации муниципального образования Курганинский район </text:span><text:span text:style-name="T11">от 14 августа 2024 года № 763 № «Об утверждении муниципальной программы муниципального образования Курганинский район </text:span><text:span text:style-name="T10">«</text:span><text:span text:style-name="T11">Развитие информатизации в </text:span><text:span text:style-name="T12">администрации муниципального образования Курганинский район</text:span><text:span text:style-name="T13">»</text:span><text:span text:style-name="T11"> на </text:span><text:span text:style-name="T10">2025-20</text:span><text:span text:style-name="T11">30</text:span><text:span text:style-name="T10"> годы»;</text:span></text:p>
      <text:p text:style-name="P3"><text:span text:style-name="T1">Заключени</text:span><text:span text:style-name="T6">е</text:span><text:span text:style-name="T1">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span>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8:06.555000000</meta:creation-date>
    <dc:date>2025-10-02T16:28:15.675000000</dc:date>
    <meta:editing-duration>PT9S</meta:editing-duration>
    <meta:editing-cycles>1</meta:editing-cycles>
    <meta:document-statistic meta:table-count="0" meta:image-count="0" meta:object-count="0" meta:page-count="1" meta:paragraph-count="6" meta:word-count="132" meta:character-count="1255" meta:non-whitespace-character-count="1128"/>
    <meta:generator>LibreOffice/7.3.4.2$Windows_X86_64 LibreOffice_project/728fec16bd5f605073805c3c9e7c4212a0120dc5</meta:generator>
  </office:meta>
</office:document-meta>
</file>